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yarwick_zagorje:rivaceg:new_lanteglos"/><text:bookmark-start text:name="__RefHeading___new_lanteglos_1"/><text:bookmark-start text:name="new_lanteglos"/>New Lanteglos<text:bookmark-end text:name="__RefHeading___new_lanteglos_1"/><text:bookmark-end text:name="new_lanteglos"/></text:h>
      <text:p text:style-name="Text_20_body">Magična šuma pokraj grada <text:a xlink:type="simple" xlink:href="http://rumwiki.duckdns.org/doku.php?id=hr:mjesta:yarwick_zagorje:rivaceg" text:style-name="Internet_20_link" text:visited-style-name="Visited_20_Internet_20_Link">Rivačega</text:a> koja krije firblog selo.</text:p>
      <text:p text:style-name="Text_20_body">Zemlja je dana na poklon druidima od strane <text:a xlink:type="simple" xlink:href="http://rumwiki.duckdns.org/doku.php?id=hr:likovi:npcs:maresilvam" text:style-name="Internet_20_link" text:visited-style-name="Visited_20_Internet_20_Link">Maresilvam</text:a> kada su bili otjerani iz starog <text:a xlink:type="simple" xlink:href="http://rumwiki.duckdns.org/doku.php?id=hr:mjesta:ljekoviti_poluotok:lanteglos" text:style-name="Internet_20_link" text:visited-style-name="Visited_20_Internet_20_Link">Lanteglos-a</text:a>. </text:p>
      <text:p text:style-name="Text_20_body">U tom selu nalazi se obitelj <text:a xlink:type="simple" xlink:href="http://rumwiki.duckdns.org/doku.php?id=hr:5e:likovi:pcs:pakijan" text:style-name="Internet_20_link" text:visited-style-name="Visited_20_Internet_20_Link">Pakijana Lucića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9:18</meta:creation-date>
    <dc:creator>Generated</dc:creator>
    <dc:date>2026-09-13T17::59:18</dc:date>
    <dc:language>en-US</dc:language>
    <meta:editing-cycles>1</meta:editing-cycles>
    <meta:editing-duration>PT0S</meta:editing-duration>
    <dc:title>hr:mjesta:yarwick_zagorje:rivaceg:new_lanteglos</dc:title>
  </office:meta>
</office:document-meta>
</file>