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crnjani"/><text:bookmark-start text:name="__RefHeading___crnjani_1"/><text:bookmark-start text:name="crnjani"/>Črnjani<text:bookmark-end text:name="__RefHeading___crnjani_1"/><text:bookmark-end text:name="crnjani"/></text:h></table:table-cell></table:table-row></table:table></draw:text-box></draw:frame></text:p>
      <text:p text:style-name="Text_20_body">Gotovo neprimjetna razlika je između Muro Grada i ove četvrti što se arhitekture tiče, no četvrti su značajno različite po stanovništvu. Ili bolje rečeno po nedostatku stanovništva. Gotovo isključivo su u ovoj četvrti muzeji kazališta, sud, barake…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Elf, Human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58</meta:creation-date>
    <dc:creator>Generated</dc:creator>
    <dc:date>2026-09-13T12::36:58</dc:date>
    <dc:language>en-US</dc:language>
    <meta:editing-cycles>1</meta:editing-cycles>
    <meta:editing-duration>PT0S</meta:editing-duration>
    <dc:title>hr:mura:crnjani</dc:title>
  </office:meta>
</office:document-meta>
</file>