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crnjec"/><text:bookmark-start text:name="__RefHeading___crnjec_grad_1"/><text:bookmark-start text:name="crnjec_grad"/>Črnjec Grad<text:bookmark-end text:name="__RefHeading___crnjec_grad_1"/><text:bookmark-end text:name="crnjec_grad"/></text:h></table:table-cell></table:table-row></table:table></draw:text-box></draw:frame></text:p>
      <text:p text:style-name="Text_20_body">Same palače. kuće, dvorci, i prekrasni vrtovi krase ovu četvrt. Ima izuzetno mali broj stanovnika, ali Gradonačelnik grada je jedan od njih. To bi vam trebalo reći sve o kalibru koji ovdje stanuje. Oh i za ovu četvrt pretresi i dalje postoje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Dwarf, Elf, Gnome, Halfling, Human, Kashrishi, Kirsune, Kobald, Vishkanya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45</meta:creation-date>
    <dc:creator>Generated</dc:creator>
    <dc:date>2026-09-13T12::36:45</dc:date>
    <dc:language>en-US</dc:language>
    <meta:editing-cycles>1</meta:editing-cycles>
    <meta:editing-duration>PT0S</meta:editing-duration>
    <dc:title>hr:mura:crnjec</dc:title>
  </office:meta>
</office:document-meta>
</file>