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ura:donji_cestari"/><text:bookmark-start text:name="__RefHeading___donji_cestari_1"/><text:bookmark-start text:name="donji_cestari"/>Donji Cestari<text:bookmark-end text:name="__RefHeading___donji_cestari_1"/><text:bookmark-end text:name="donji_cestari"/></text:h></table:table-cell></table:table-row></table:table></draw:text-box></draw:frame></text:p>
      <text:p text:style-name="Text_20_body">Velike kuće s velikim okućnicama brežuljcima u zavali između dva “vrha” bolje gore. Ako želite vino, a ne da vam se daleko van grada donji cestari su vaša destinacij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wakend Animal, Catfolk, Centaur, Kitsune, Kobald, Leshy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13</meta:creation-date>
    <dc:creator>Generated</dc:creator>
    <dc:date>2026-09-13T13::28:13</dc:date>
    <dc:language>en-US</dc:language>
    <meta:editing-cycles>1</meta:editing-cycles>
    <meta:editing-duration>PT0S</meta:editing-duration>
    <dc:title>hr:mura:donji_cestari</dc:title>
  </office:meta>
</office:document-meta>
</file>