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92286842a29d6febac36ea43b60e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duber"/><text:bookmark-start text:name="__RefHeading___cetvrt_duber_1"/><text:bookmark-start text:name="cetvrt_duber"/>Četvrt Duber<text:bookmark-end text:name="__RefHeading___cetvrt_duber_1"/><text:bookmark-end text:name="cetvrt_duber"/></text:h></table:table-cell></table:table-row></table:table></draw:text-box></draw:frame></text:p>
      <text:p text:style-name="Text_20_body">Uz Izvrorišće i Jezersku četvrt, najmanje izgrađena četvrt grada kuće su manje i građene od zemlje prelivene vapnom s drvenom konstrukcijom često s kamenim ili drvenim prizemljem. Kućice su manje i raštrkane, a među njima je gusta Črnjomurska šuma. Zahvaljujući druidima koji žive u ovoj četvrti uspjela je ostati gotovo netaknuta zadnjih 500tinjak godin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nadi, Awakened Animal, Catfolk, Centaur, Elf, Ghoran, Gnoll, Gnome, Human, Kitsune, Leshy, Lizardfolk, Minotaur, Surki, Tengu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Zvjerinjaka gdje Grom radi</text:p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  <text:p text:style-name="Text_20_body"><text:a xlink:type="simple" xlink:href="http://rumwiki.duckdns.org/doku.php?id=hr:likovi:npcs:karmen" text:style-name="Internet_20_link" text:visited-style-name="Visited_20_Internet_20_Link">Karmen</text:a></text:p>
            <text:p text:style-name="Text_20_body"><text:a xlink:type="simple" xlink:href="http://rumwiki.duckdns.org/doku.php?id=hr:likovi:npcs:lejla_lisic" text:style-name="Internet_20_link" text:visited-style-name="Visited_20_Internet_20_Link">Lejla Lišić 2</text:a></text:p>
            <text:p text:style-name="Text_20_body"><text:a xlink:type="simple" xlink:href="http://rumwiki.duckdns.org/doku.php?id=hr:likovi:npcs:starjesina" text:style-name="Internet_20_link" text:visited-style-name="Visited_20_Internet_20_Link">Starješina</text:a></text:p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0292286842a29d6febac36ea43b60ec2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44</meta:creation-date>
    <dc:creator>Generated</dc:creator>
    <dc:date>2026-09-13T14::26:44</dc:date>
    <dc:language>en-US</dc:language>
    <meta:editing-cycles>1</meta:editing-cycles>
    <meta:editing-duration>PT0S</meta:editing-duration>
    <dc:title>hr:mura:duber</dc:title>
  </office:meta>
</office:document-meta>
</file>