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gornji_cestari"/><text:bookmark-start text:name="__RefHeading___gornji_cestari_1"/><text:bookmark-start text:name="gornji_cestari"/>Gornji Cestari<text:bookmark-end text:name="__RefHeading___gornji_cestari_1"/><text:bookmark-end text:name="gornji_cestari"/></text:h></table:table-cell></table:table-row></table:table></draw:text-box></draw:frame></text:p>
      <text:p text:style-name="Text_20_body">Prostrane kuće s prekrasnom arhitekturom. Brojne kuće uza se ovdje imaju štale za ergele konja. Sama četvrt više nalikuje nekoj seoskoj idili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Centaur, Elf, Gnome, Halfling, Human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3</meta:creation-date>
    <dc:creator>Generated</dc:creator>
    <dc:date>2026-09-13T12::36:43</dc:date>
    <dc:language>en-US</dc:language>
    <meta:editing-cycles>1</meta:editing-cycles>
    <meta:editing-duration>PT0S</meta:editing-duration>
    <dc:title>hr:mura:gornji_cestari</dc:title>
  </office:meta>
</office:document-meta>
</file>