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d61a83cb33beb0ef6abaf7c62dfd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jezerska"/><text:bookmark-start text:name="__RefHeading___jezerska_cetvrt_1"/><text:bookmark-start text:name="jezerska_cetvrt"/>Jezerska Četvrt<text:bookmark-end text:name="__RefHeading___jezerska_cetvrt_1"/><text:bookmark-end text:name="jezerska_cetvrt"/></text:h></table:table-cell></table:table-row></table:table></draw:text-box></draw:frame></text:p>
      <text:p text:style-name="Text_20_body">Uz brojna jezera i slapove na obroncima Bolje gore sagrađene su prekrasne renesansne građevine. Apsolutno svaka kuća u ovoj četvrti izgleda kako palača, no sagrađena je s pažnjom da se ne naruši ljepota prirode. Ulične lampe ne postoje, a željeznička kompanija je dobila apsolutnu zabranu građenja na ovim područjima, što se čini kao malo komičan zahtjev stanovništva, jer tako i tako je teren nepristupačan za takvu vrstu prijevoz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Elf, Fetchling, Gnome, Grippli, Human, Kitsune, Lizardfolk, Nagaji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1.350625cm"><draw:image xlink:href="Pictures/c4d61a83cb33beb0ef6abaf7c62dfd14.pn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6</meta:creation-date>
    <dc:creator>Generated</dc:creator>
    <dc:date>2026-09-13T12::37:16</dc:date>
    <dc:language>en-US</dc:language>
    <meta:editing-cycles>1</meta:editing-cycles>
    <meta:editing-duration>PT0S</meta:editing-duration>
    <dc:title>hr:mura:jezerska</dc:title>
  </office:meta>
</office:document-meta>
</file>