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karasova:carta_magica"/><text:bookmark-start text:name="__RefHeading___carta_magica_1"/><text:bookmark-start text:name="carta_magica"/>Carta Magica<text:bookmark-end text:name="__RefHeading___carta_magica_1"/><text:bookmark-end text:name="carta_magica"/></text:h></table:table-cell></table:table-row></table:table></draw:text-box></draw:frame></text:p>
      <text:p text:style-name="Text_20_body">Magic shop u<text:a xlink:type="simple" xlink:href="http://rumwiki.duckdns.org/doku.php?id=hr:mura:karasova" text:style-name="Internet_20_link" text:visited-style-name="Visited_20_Internet_20_Link"> karasovoj četvrti</text:a>, Vlasnik i djelatnik je <text:a xlink:type="simple" xlink:href="http://rumwiki.duckdns.org/doku.php?id=hr:likovi:npcs:raso" text:style-name="Internet_20_link" text:visited-style-name="Visited_20_Internet_20_Link">Rašo</text:a>.<text:line-break/>
Iako je <text:a xlink:type="simple" xlink:href="http://rumwiki.duckdns.org/doku.php?id=hr:likovi:pcs:klarisa" text:style-name="Internet_20_link" text:visited-style-name="Visited_20_Internet_20_Link">Klarisu</text:a> poznavao od ranije, nikada nisu imali neki odnos, no nakon “njene” prve kupnje dobili su popust od 5*% (+1 circumstance na pregovaranje oko cijene).     * Ne vrijedi za sve iteme.</text:p>
      <text:p text:style-name="Text_20_body">Blaga poveznica s <text:a xlink:type="simple" xlink:href="http://rumwiki.duckdns.org/doku.php?id=hr:mura:karasova:pjenusasta_pijanica" text:style-name="Internet_20_link" text:visited-style-name="Visited_20_Internet_20_Link">Pjenušastom Pjenicom</text:a>.</text:p>
      <text:p text:style-name="Text_20_body">Naziv starog magic shopa na ovoj istoj lokaciji Land of Magi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9:53</meta:creation-date>
    <dc:creator>Generated</dc:creator>
    <dc:date>2026-09-13T17::59:53</dc:date>
    <dc:language>en-US</dc:language>
    <meta:editing-cycles>1</meta:editing-cycles>
    <meta:editing-duration>PT0S</meta:editing-duration>
    <dc:title>hr:mura:karasova:carta_magica</dc:title>
  </office:meta>
</office:document-meta>
</file>