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mura:karasova:pjenusasta_pijanica"/>Dođite u Pjenušastu Pijanicu!
Najbolju birtiju u Karasovoj Četvrti i šire. Dopustite da vas naše patuljaste krčmarice zabave uz ugodnu pjenicu povrh svježe zlatne pivice.</text:p>
      <text:p text:style-name="Text_20_body">Otvoreni smo od ponoći do ponoći a živa muzika staje samo da si sviraći podmažu grleko navek hladnom pivicom.</text:p>
      <text:p text:style-name="Text_20_body">//Tu se pivo toći,</text:p>
      <text:p text:style-name="Text_20_body">A de su tvoje žedne oći!//</text:p>
      <text:p text:style-name="Text_20_body">Posjetite nas na Trgu Krvave Horugve 22.</text:p>
      <text:p text:style-name="Text_20_body">Tamo rade dvije ljubazne patuljč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4</meta:creation-date>
    <dc:creator>Generated</dc:creator>
    <dc:date>2026-09-13T17::58:54</dc:date>
    <dc:language>en-US</dc:language>
    <meta:editing-cycles>1</meta:editing-cycles>
    <meta:editing-duration>PT0S</meta:editing-duration>
    <dc:title>hr:mura:karasova:pjenusasta_pijanica</dc:title>
  </office:meta>
</office:document-meta>
</file>