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ura:karasova:policijska_postaja"/><text:bookmark-start text:name="__RefHeading___policijska_postaja_karasova_cetvrt_1"/><text:bookmark-start text:name="policijska_postaja_karasova_cetvrt"/>Policijska postaja Karasova četvrt<text:bookmark-end text:name="__RefHeading___policijska_postaja_karasova_cetvrt_1"/><text:bookmark-end text:name="policijska_postaja_karasova_cetvrt"/></text:h></table:table-cell></table:table-row></table:table></draw:text-box></draw:frame></text:p>
      <text:p text:style-name="Text_20_body">Policijska postoja na trgu Krvave Horugve u <text:a xlink:type="simple" xlink:href="http://rumwiki.duckdns.org/doku.php?id=hr:mura:karasova" text:style-name="Internet_20_link" text:visited-style-name="Visited_20_Internet_20_Link">Karasovoj Četvrti</text:a>.</text:p>
      <text:h text:style-name="Heading_20_2" text:outline-level="2"><text:bookmark-start text:name="__RefHeading___lokalni_cinovnici_2"/><text:bookmark-start text:name="lokalni_cinovnici"/>Lokalni činovnici<text:bookmark-end text:name="__RefHeading___lokalni_cinovnici_2"/><text:bookmark-end text:name="lokalni_cinovnici"/></text:h>
      <text:p text:style-name="Text_20_body"><text:a xlink:type="simple" xlink:href="http://rumwiki.duckdns.org/doku.php?id=hr:likovi:npcs:ben_hury" text:style-name="Internet_20_link" text:visited-style-name="Visited_20_Internet_20_Link">Ben Hury</text:a></text:p>
      <text:p text:style-name="Text_20_body"><text:a xlink:type="simple" xlink:href="http://rumwiki.duckdns.org/doku.php?id=hr:likovi:npcs:david" text:style-name="Internet_20_link" text:visited-style-name="Visited_20_Internet_20_Link">Kapetan David</text:a></text:p>
      <text:p text:style-name="Text_20_body"><text:a xlink:type="simple" xlink:href="http://rumwiki.duckdns.org/doku.php?id=hr:likovi:npcs:stipe_galeb" text:style-name="Internet_20_link" text:visited-style-name="Visited_20_Internet_20_Link">Pukovnik Stip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30:24</meta:creation-date>
    <dc:creator>Generated</dc:creator>
    <dc:date>2026-09-13T13::30:24</dc:date>
    <dc:language>en-US</dc:language>
    <meta:editing-cycles>1</meta:editing-cycles>
    <meta:editing-duration>PT0S</meta:editing-duration>
    <dc:title>hr:mura:karasova:policijska_postaja</dc:title>
  </office:meta>
</office:document-meta>
</file>