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68.661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68.661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karasova:samo_ovrazavatelji"/><text:bookmark-start text:name="__RefHeading___samo_ovrazavatelji_1"/><text:bookmark-start text:name="samo_ovrazavatelji"/>Samo Ovražavatelji<text:bookmark-end text:name="__RefHeading___samo_ovrazavatelji_1"/><text:bookmark-end text:name="samo_ovrazavatelji"/></text:h></table:table-cell></table:table-row></table:table></draw:text-box></draw:frame></text:p>
      <text:p text:style-name="Text_20_body">Samo Ovražavatelji je javna kuća u vlasništvu <text:a xlink:type="simple" xlink:href="http://rumwiki.duckdns.org/doku.php?id=hr:likovi:npcs:liliana" text:style-name="Internet_20_link" text:visited-style-name="Visited_20_Internet_20_Link">Liliane</text:a>.</text:p>
      <text:p text:style-name="Text_20_body">Ima ulaz odmah s lijeve strane zvjerinjaka Vražija Posla. Natpis je lijevo od vrata i postavljen je okomito. To je sve što se vidi od ove kurtizanske ustanove iz vana. </text:p>
      <text:p text:style-name="Text_20_body">Po ulasku kroz vrata posjetitelj se nađe na stepenicama koje se penju dva kata, te pred kraj skreću u desno.<text:line-break/>
Tamo vas zateknu još jedna vrata do predprostora, u kojem morate ostaviti sve opasne predmete koje nosite sa sobom te ste dobro pretreseni nakon toga. </text:p>
      <text:p text:style-name="Text_20_body">Prostor je ugodno i opuštajuće uređen s laganim mirisom ruža. U centru glavne prostorije je pozornica na kojoj kurtizane izvode svoje gotovo cirkuske točke, a oko pozornice su postavljene brojne fotelje i kaučevi na kojima se kiljenti i kurtizane maze. </text:p>
      <text:p text:style-name="Text_20_body">U želji za privatnijom atmosferom uz rubove glavne prostorije potoji pet manjih prostorija s debelim zvukonepropusnim vratima. Jedna od specifičnosti ove ustanove jest da su sve kurtizane žene i teafling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68.661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44:11</meta:creation-date>
    <dc:creator>Generated</dc:creator>
    <dc:date>2026-09-13T14::44:11</dc:date>
    <dc:language>en-US</dc:language>
    <meta:editing-cycles>1</meta:editing-cycles>
    <meta:editing-duration>PT0S</meta:editing-duration>
    <dc:title>hr:mura:karasova:samo_ovrazavatelji</dc:title>
  </office:meta>
</office:document-meta>
</file>