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ef52fd67fbce4b22181e47ca6aabb4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ura:lucnik"/><text:bookmark-start text:name="__RefHeading___lucnik_1"/><text:bookmark-start text:name="lucnik"/>Lučnik<text:bookmark-end text:name="__RefHeading___lucnik_1"/><text:bookmark-end text:name="lucnik"/></text:h></table:table-cell></table:table-row></table:table></draw:text-box></draw:frame></text:p>
      <text:p text:style-name="Text_20_body">Mjesto gdje se nalaze najveća Črnjomurska skladišta te treći kolodvor za vlakove, kao i pristanište za lebdeće brodove. Gotovo da nema stambenih kuća u ovoj četvrti, tek pokoja se može pronaći na sjeveroistoku četvrti. Zgrade su glomazne i jednostavne, ogoljene detalja izuzev onih tik uz tranzitne točke. Na granici s Četvrti Duber se nalazi zid, koji je nastao radi bezbrojnih svađa koje su često postale krvave, radi ideologije. Pa je gradonačelnik odlučio da je najbolje sagraditi zidine da se goblini i gnomovi prestanu mlatiti. Logika je bila ako se ne vide, ne budu se tukli… (tome baš i nije tako)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Athamaru, Azarketi, Fetchling, Goblin, Hobgoblin, Human, Minotaur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  <text:p text:style-name="Text_20_body"><text:a xlink:type="simple" xlink:href="http://rumwiki.duckdns.org/doku.php?id=hr:mura:lucnik:dingi_ringi_tank_tank" text:style-name="Internet_20_link" text:visited-style-name="Visited_20_Internet_20_Link">Dingi ringi tank tank</text:a></text:p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ext:p text:style-name="Text_20_body"><draw:frame draw:style-name="mediacenter" draw:name="0" text:anchor-type="paragraph" draw:z-index="0" svg:width="15.875cm" svg:height="15.875cm"><draw:image xlink:href="Pictures/8ef52fd67fbce4b22181e47ca6aabb40.jpg" xlink:type="simple" xlink:show="embed" xlink:actuate="onLoad"/></draw:frame></text:p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08</meta:creation-date>
    <dc:creator>Generated</dc:creator>
    <dc:date>2026-09-13T12::36:08</dc:date>
    <dc:language>en-US</dc:language>
    <meta:editing-cycles>1</meta:editing-cycles>
    <meta:editing-duration>PT0S</meta:editing-duration>
    <dc:title>hr:mura:lucnik</dc:title>
  </office:meta>
</office:document-meta>
</file>