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r:mura:lucnik:dingi_ringi_tank_tank"/>Staklar u Lučniku koji radi sa staklom.
Izrađuje staklena oružja i sve od stakla za zgrade i vlako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57</meta:creation-date>
    <dc:creator>Generated</dc:creator>
    <dc:date>2026-09-13T13::29:57</dc:date>
    <dc:language>en-US</dc:language>
    <meta:editing-cycles>1</meta:editing-cycles>
    <meta:editing-duration>PT0S</meta:editing-duration>
    <dc:title>hr:mura:lucnik:dingi_ringi_tank_tank</dc:title>
  </office:meta>
</office:document-meta>
</file>