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411e39bc39c336c36c59750740c4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5.83333333333cm" svg:height="79.375cm"><draw:image xlink:href="Pictures/c4411e39bc39c336c36c59750740c48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9</meta:creation-date>
    <dc:creator>Generated</dc:creator>
    <dc:date>2026-09-13T17::08:59</dc:date>
    <dc:language>en-US</dc:language>
    <meta:editing-cycles>1</meta:editing-cycles>
    <meta:editing-duration>PT0S</meta:editing-duration>
    <dc:title>hr:mura:mapa</dc:title>
  </office:meta>
</office:document-meta>
</file>