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4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92.756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ura:muro-grad"/><text:bookmark-start text:name="__RefHeading___muro_grad_1"/><text:bookmark-start text:name="muro_grad"/>Muro Grad<text:bookmark-end text:name="__RefHeading___muro_grad_1"/><text:bookmark-end text:name="muro_grad"/></text:h></table:table-cell></table:table-row></table:table></draw:text-box></draw:frame></text:p>
      <text:p text:style-name="Text_20_body">Jedna od najstarijih četvrti grada. Arhitektura je jednostavno prelijepa. Brojne zgrade s ukrasnim krovovima, ulice proporcionalnih širina za promet po njima drvoredi uz ulice brojni parkovi. Poznata je i po tome da je dom za političku elitu, kao i za najbogatiji stalež. Nekoć je bio pretres stanovništva na ulasku no sada to više nije potrebno kako ne cijeli grad strože kontroliran</text:p>
      <text:h text:style-name="Heading_20_4" text:outline-level="4"><text:bookmark-start text:name="__RefHeading___rase_2"/><text:bookmark-start text:name="rase"/>Rase:<text:bookmark-end text:name="__RefHeading___rase_2"/><text:bookmark-end text:name="rase"/></text:h>
      <text:p text:style-name="Text_20_body">Awakened Animal, Catfolk, Dwarf, Elf, Gnome, Halfling, Human, Kitsune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3" text:outline-level="3"><text:bookmark-start text:name="__RefHeading___poznate_lokacije_3"/><text:bookmark-start text:name="poznate_lokacije"/>Poznate lokacije<text:bookmark-end text:name="__RefHeading___poznate_lokacije_3"/><text:bookmark-end text:name="poznate_lokacije"/></text:h>
          </table:table-cell>
          <table:table-cell office:value-type="string" table:style-name="tablecell">
            <text:h text:style-name="Heading_20_3" text:outline-level="3"><text:bookmark-start text:name="__RefHeading___poznate_osobe_4"/><text:bookmark-start text:name="poznate_osobe"/>Poznate osobe<text:bookmark-end text:name="__RefHeading___poznate_osobe_4"/><text:bookmark-end text:name="poznate_osobe"/></text:h>
          </table:table-cell>
        </table:table-row>
      </table:table>
      <text:p text:style-name="Horizontal_20_Line"/>
      <text:p text:style-name="Text_20_body"><text:a xlink:type="simple" xlink:href="http://rumwiki.duckdns.org/doku.php?id=hr:mura:kvartovi" text:style-name="Internet_20_link" text:visited-style-name="Visited_20_Internet_20_Link">Povratak na gradske kvartov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4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37:16</meta:creation-date>
    <dc:creator>Generated</dc:creator>
    <dc:date>2026-09-13T12::37:16</dc:date>
    <dc:language>en-US</dc:language>
    <meta:editing-cycles>1</meta:editing-cycles>
    <meta:editing-duration>PT0S</meta:editing-duration>
    <dc:title>hr:mura:muro-grad</dc:title>
  </office:meta>
</office:document-meta>
</file>