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palaca_mure"/><text:bookmark-start text:name="__RefHeading___gradonacelnikova_palaca_1"/><text:bookmark-start text:name="gradonacelnikova_palaca"/>Gradonačelnikova palača<text:bookmark-end text:name="__RefHeading___gradonacelnikova_palaca_1"/><text:bookmark-end text:name="gradonacelnikova_palaca"/></text:h>
      <text:p text:style-name="Text_20_body">Utvrda u okolici <text:a xlink:type="simple" xlink:href="http://rumwiki.duckdns.org/doku.php?id=hr:mjesta:fantomski_otok:crnja_mura" text:style-name="Internet_20_link" text:visited-style-name="Visited_20_Internet_20_Link">Mure</text:a>. </text:p>
      <text:p text:style-name="Text_20_body">Povijesno uvijek je pripadala gradonačelnicima grada.</text:p>
      <text:p text:style-name="Text_20_body">Utvrda sadrži nebrojene sobe, podzemnu tamnicu i gladijatorsku arenu, vinski podrum,  te skrivenu arhivu bivših gradonačelnika.</text:p>
      <text:h text:style-name="Heading_20_2" text:outline-level="2"><text:bookmark-start text:name="__RefHeading___povezane_osobe_2"/><text:bookmark-start text:name="povezane_osobe"/>Povezane Osobe<text:bookmark-end text:name="__RefHeading___povezane_osobe_2"/><text:bookmark-end text:name="povezane_osobe"/></text:h>
      <text:p text:style-name="Text_20_body"><text:a xlink:type="simple" xlink:href="http://rumwiki.duckdns.org/doku.php?id=hr:5e:likovi:pcs:teuta" text:style-name="Internet_20_link" text:visited-style-name="Visited_20_Internet_20_Link">Teuta Otok</text:a></text:p>
      <text:p text:style-name="Text_20_body"><text:a xlink:type="simple" xlink:href="http://rumwiki.duckdns.org/doku.php?id=hr:5e:likovi:npcs:porin" text:style-name="Internet_20_link" text:visited-style-name="Visited_20_Internet_20_Link">Porin</text:a></text:p>
      <text:p text:style-name="Text_20_body"><text:a xlink:type="simple" xlink:href="http://rumwiki.duckdns.org/doku.php?id=hr:5e:likovi:npcs:zdeslav" text:style-name="Internet_20_link" text:visited-style-name="Visited_20_Internet_20_Link">Zdesla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56</meta:creation-date>
    <dc:creator>Generated</dc:creator>
    <dc:date>2026-09-13T15::25:56</dc:date>
    <dc:language>en-US</dc:language>
    <meta:editing-cycles>1</meta:editing-cycles>
    <meta:editing-duration>PT0S</meta:editing-duration>
    <dc:title>hr:mura:palaca_mure</dc:title>
  </office:meta>
</office:document-meta>
</file>