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hr:mura:sijena"/><text:bookmark-start text:name="__RefHeading___cetvrt_sijena_1"/><text:bookmark-start text:name="cetvrt_sijena"/>Četvrt Sijena<text:bookmark-end text:name="__RefHeading___cetvrt_sijena_1"/><text:bookmark-end text:name="cetvrt_sijena"/></text:h></table:table-cell></table:table-row></table:table></draw:text-box></draw:frame></text:p>
      <text:p text:style-name="Text_20_body">Nekoć poznata po sijenu, danas po sjenama. Kako se grad krenuo civilizirati brojni kriminalci su prebjegli baš u ovu četvrt. Prije petnaestak godina garda je radila racije po kućama no to je uzrokovalo samo brojnim problemima za gardu. Kako nije išlo silom Gradska vlast je pristupila milom. Gradska garda neće provoditi operacije u ovoj četvrti, izuzev progona zločinaca za optužene za teške zločine u Muri ili okolici (van ove četvrti). Za uzvrat, svaki teretni vlak će jedan vagon tereta isprazniti na željezničkoj stanici, a putujući trgovci, politički važne osobe Kočije prijevoznih poduzeća i vlakovi će biti zaštićeni od pljački provala i ubojstava.</text:p>
      <text:h text:style-name="Heading_20_4" text:outline-level="4"><text:bookmark-start text:name="__RefHeading___rase_2"/><text:bookmark-start text:name="rase"/>Rase<text:bookmark-end text:name="__RefHeading___rase_2"/><text:bookmark-end text:name="rase"/></text:h>
      <text:p text:style-name="Text_20_body">Anadi, Automaton, Awakened Animal, Fetchilng, Gnoll, Goblin, Hobgoblin, Human, Kashrishi, Kobald, Minotaur, Orc, Poppet, Surki, Tengu</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7</meta:creation-date>
    <dc:creator>Generated</dc:creator>
    <dc:date>2026-09-13T14::27:37</dc:date>
    <dc:language>en-US</dc:language>
    <meta:editing-cycles>1</meta:editing-cycles>
    <meta:editing-duration>PT0S</meta:editing-duration>
    <dc:title>hr:mura:sijena</dc:title>
  </office:meta>
</office:document-meta>
</file>