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trokut"/><text:bookmark-start text:name="__RefHeading___trokut_1"/><text:bookmark-start text:name="trokut"/>Trokut<text:bookmark-end text:name="__RefHeading___trokut_1"/><text:bookmark-end text:name="trokut"/></text:h></table:table-cell></table:table-row></table:table></draw:text-box></draw:frame></text:p>
      <text:p text:style-name="Text_20_body">Najgušće izgrađeno predgrađe s upitnim prometnim rješenjima.
Prepuno slijepih ili preuskih ulica. Apsolutni je arhitekturski kaos.
Uz to Ovo predgrađe ima vlastitu luku na obali rijeke <text:a xlink:type="simple" xlink:href="https://youtu.be/pfUCdsLgr4Y?si=39Gk-f5_7Zmzqn8V&amp;t=19" text:style-name="Internet_20_link" text:visited-style-name="Visited_20_Internet_20_Link">Čikoleeeeee</text:a>.
Upravo iz tih razloga u ovom predgrađu živi stari duh Črnje Mure. Kriminal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Awakened Animal, Gnoll, Grippli, Leshy, Lizardfolk, Nagaji, Orc, Ratfolk, Tengu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00</meta:creation-date>
    <dc:creator>Generated</dc:creator>
    <dc:date>2026-09-13T12::36:00</dc:date>
    <dc:language>en-US</dc:language>
    <meta:editing-cycles>1</meta:editing-cycles>
    <meta:editing-duration>PT0S</meta:editing-duration>
    <dc:title>hr:mura:trokut</dc:title>
  </office:meta>
</office:document-meta>
</file>