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ura:zapadna_luka:nova_roda"/><text:bookmark-start text:name="__RefHeading___nova_roda_1"/><text:bookmark-start text:name="nova_roda"/>Nova Roda<text:bookmark-end text:name="__RefHeading___nova_roda_1"/><text:bookmark-end text:name="nova_roda"/></text:h>
      <text:p text:style-name="Text_20_body">Kafić koje KKK iznajmljuje Roxyu privremeno u zamjenu za 50% profita.</text:p>
      <text:p text:style-name="Text_20_body">Zarađuje ukupno 100g mjesečno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Karakteristike  </text:p>
          </table:table-cell>
          <table:covered-table-cell/>
        </table:table-row>
        <table:table-row>
          <table:table-cell office:value-type="string" table:style-name="tablecell">
            <text:p text:style-name="tablealignleft">Employer</text:p>
          </table:table-cell>
          <table:table-cell office:value-type="string" table:style-name="tablecell">
            <text:p text:style-name="tablealignleft">The character can Earn Income at this location using an appropriate Lore skill to practice a trade. The task level is equal to or less than the associated NPC’s level</text:p>
          </table:table-cell>
        </table:table-row>
        <table:table-row>
          <table:table-cell office:value-type="string" table:style-name="tablecell">
            <text:p text:style-name="tablealignleft">Parlor</text:p>
          </table:table-cell>
          <table:table-cell office:value-type="string" table:style-name="tablecell">
            <text:p text:style-name="tablealignleft">Socially inclined and skill-focused characters can retrain more efficiently here. Checks to Gather Information or Earn Income with Performance gain a +1 circumstance bonus</text:p>
          </table:table-cell>
        </table:table-row>
      </table:table>
      <text:h text:style-name="Heading_20_2" text:outline-level="2"><text:bookmark-start text:name="__RefHeading___bounty_board_2"/><text:bookmark-start text:name="bounty_board"/>Bounty board<text:bookmark-end text:name="__RefHeading___bounty_board_2"/><text:bookmark-end text:name="bounty_bo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15</meta:creation-date>
    <dc:creator>Generated</dc:creator>
    <dc:date>2026-09-13T15::26:15</dc:date>
    <dc:language>en-US</dc:language>
    <meta:editing-cycles>1</meta:editing-cycles>
    <meta:editing-duration>PT0S</meta:editing-duration>
    <dc:title>hr:mura:zapadna_luka:nova_roda</dc:title>
  </office:meta>
</office:document-meta>
</file>