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start"/><text:bookmark-start text:name="__RefHeading___lov_na_zlato_u_guscjem_otocju_42guskaloo_1"/><text:bookmark-start text:name="lov_na_zlato_u_guscjem_otocju_42guskaloo"/>Lov na zlato u gušćjem otočju 42: Guskaloo<text:bookmark-end text:name="__RefHeading___lov_na_zlato_u_guscjem_otocju_42guskaloo_1"/><text:bookmark-end text:name="lov_na_zlato_u_guscjem_otocju_42guskaloo"/></text:h>
      <table:table table:style-name="Table">
        <table:table-column table:style-name="odt_auto_style_table_column_1_1"/>
        <table:table-row>
          <table:table-cell office:value-type="string" table:style-name="tablecell">
            <text:h text:style-name="Heading_20_2" text:outline-level="2"><text:bookmark-start text:name="__RefHeading___kategorije_2"/><text:bookmark-start text:name="kategorije"/>Kategorije<text:bookmark-end text:name="__RefHeading___kategorije_2"/><text:bookmark-end text:name="kategorije"/></text:h>
            <text:h text:style-name="Heading_20_4" text:outline-level="4"><text:bookmark-start text:name="__RefHeading___lore_3"/><text:bookmark-start text:name="lore"/>Lore<text:bookmark-end text:name="__RefHeading___lore_3"/><text:bookmark-end text:name="lore"/></text:h>
            <text:p text:style-name="Text_20_body"><text:a xlink:type="simple" xlink:href="http://rumwiki.duckdns.org/doku.php?id=hr:mjesta:mjesta" text:style-name="Internet_20_link" text:visited-style-name="Visited_20_Internet_20_Link">Lokacije u Otočju</text:a></text:p>
            <text:p text:style-name="Text_20_body"><text:a xlink:type="simple" xlink:href="http://rumwiki.duckdns.org/doku.php?id=hr:likovi:likovi" text:style-name="Internet_20_link" text:visited-style-name="Visited_20_Internet_20_Link">Likovi u kampanji</text:a></text:p>
            <text:p text:style-name="Text_20_body"><text:a xlink:type="simple" xlink:href="http://rumwiki.duckdns.org/doku.php?id=hr:lore:lore" text:style-name="Internet_20_link" text:visited-style-name="Visited_20_Internet_20_Link">Informacije o svijetu</text:a></text:p>
            <text:h text:style-name="Heading_20_4" text:outline-level="4"><text:bookmark-start text:name="__RefHeading___in-game_4"/><text:bookmark-start text:name="in-game"/>In-game<text:bookmark-end text:name="__RefHeading___in-game_4"/><text:bookmark-end text:name="in-game"/></text:h>
            <text:p text:style-name="Text_20_body"><text:a xlink:type="simple" xlink:href="http://rumwiki.duckdns.org/doku.php?id=hr:ingame:itemi" text:style-name="Internet_20_link" text:visited-style-name="Visited_20_Internet_20_Link">Predmeti</text:a></text:p>
            <text:p text:style-name="Text_20_body"><text:a xlink:type="simple" xlink:href="http://rumwiki.duckdns.org/doku.php?id=hr:ingame:informacije" text:style-name="Internet_20_link" text:visited-style-name="Visited_20_Internet_20_Link">Informacije</text:a></text:p>
            <text:p text:style-name="Text_20_body"><text:a xlink:type="simple" xlink:href="http://rumwiki.duckdns.org/doku.php?id=hr:ingame:ostalo" text:style-name="Internet_20_link" text:visited-style-name="Visited_20_Internet_20_Link">Ostatak smeća po ruksacima</text:a></text:p>
            <text:h text:style-name="Heading_20_4" text:outline-level="4"><text:bookmark-start text:name="__RefHeading___ostalo_5"/><text:bookmark-start text:name="ostalo"/>Ostalo<text:bookmark-end text:name="__RefHeading___ostalo_5"/><text:bookmark-end text:name="ostalo"/></text:h>
            <text:p text:style-name="Text_20_body"><text:a xlink:type="simple" xlink:href="http://rumwiki.duckdns.org/doku.php?id=hr:privatni:privatni" text:style-name="Internet_20_link" text:visited-style-name="Visited_20_Internet_20_Link">Privatne zabilješke</text:a></text:p>
            <text:p text:style-name="Text_20_body"><text:a xlink:type="simple" xlink:href="http://rumwiki.duckdns.org/doku.php?id=hr:5e:popis" text:style-name="Internet_20_link" text:visited-style-name="Visited_20_Internet_20_Link">Legacy</text:a></text:p>
            <text:p text:style-name="Text_20_body"><text:a xlink:type="simple" xlink:href="http://rumwiki.duckdns.org/doku.php?id=playground:playground" text:style-name="Internet_20_link" text:visited-style-name="Visited_20_Internet_20_Link">Probna stranica</text:a></text:p>
            <text:p text:style-name="Text_20_body"><text:a xlink:type="simple" xlink:href="http://rumwiki.duckdns.org/doku.php?id=playground:todo" text:style-name="Internet_20_link" text:visited-style-name="Visited_20_Internet_20_Link">U izradi</text:a></text:p>
            <text:p text:style-name="Text_20_body"><text:a xlink:type="simple" xlink:href="http://rumwiki.duckdns.org/doku.php?id=hr:ostalo:archetypes" text:style-name="Internet_20_link" text:visited-style-name="Visited_20_Internet_20_Link">Archetypes</text:a></text:p>
          </table:table-cell>
          <text:h text:style-name="Heading_20_2" text:outline-level="2"><text:bookmark-start text:name="__RefHeading___popularne_stranice_6"/><text:bookmark-start text:name="popularne_stranice"/>Popularne stranice<text:bookmark-end text:name="__RefHeading___popularne_stranice_6"/><text:bookmark-end text:name="popularne_stranice"/></text:h>
          <text:p text:style-name="Text_20_body"><text:a xlink:type="simple" xlink:href="http://rumwiki.duckdns.org/doku.php?id=hr:mura:kvartovi" text:style-name="Internet_20_link" text:visited-style-name="Visited_20_Internet_20_Link">Gradski kvartovi Mure</text:a></text:p>
          <text:p text:style-name="Text_20_body"><text:a xlink:type="simple" xlink:href="http://rumwiki.duckdns.org/doku.php?id=hr:lore:sesije" text:style-name="Internet_20_link" text:visited-style-name="Visited_20_Internet_20_Link">Opisi sesija</text:a></text:p>
          <text:p text:style-name="Text_20_body"><text:a xlink:type="simple" xlink:href="http://rumwiki.duckdns.org/doku.php?id=hr:mjesta:kontinenti:zlatno_otocje" text:style-name="Internet_20_link" text:visited-style-name="Visited_20_Internet_20_Link">Zlatno Otočje</text:a></text:p>
          <text:h text:style-name="Heading_20_2" text:outline-level="2"><text:bookmark-start text:name="__RefHeading___vanjski_linkovi_7"/><text:bookmark-start text:name="vanjski_linkovi"/>Vanjski linkovi<text:bookmark-end text:name="__RefHeading___vanjski_linkovi_7"/><text:bookmark-end text:name="vanjski_linkovi"/></text:h>
          <text:p text:style-name="Text_20_body"><text:a xlink:type="simple" xlink:href="https://drive.google.com/drive/folders/1NXtYYh3QI-kPAIIuQ6WSIkAmkPh0UFzv" text:style-name="Internet_20_link" text:visited-style-name="Visited_20_Internet_20_Link">Rumgobbler</text:a></text:p>
          <text:p text:style-name="Text_20_body"><text:a xlink:type="simple" xlink:href="https://drive.google.com/drive/u/0/folders/1ZSpA68ktTGTnF8KxrKTK4Qt7dMnp7nMZ" text:style-name="Internet_20_link" text:visited-style-name="Visited_20_Internet_20_Link">Životinjsko Carstvo</text:a></text:p>
          <text:p text:style-name="Text_20_body"><text:a xlink:type="simple" xlink:href="https://gdjemijeauto.hr.eu.org:30000" text:style-name="Internet_20_link" text:visited-style-name="Visited_20_Internet_20_Link">Foundry</text:a></text:p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10:18</meta:creation-date>
    <dc:creator>Generated</dc:creator>
    <dc:date>2026-09-13T10::10:18</dc:date>
    <dc:language>en-US</dc:language>
    <meta:editing-cycles>1</meta:editing-cycles>
    <meta:editing-duration>PT0S</meta:editing-duration>
    <dc:title>hr:start</dc:title>
  </office:meta>
</office:document-meta>
</file>