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layground"/>Test</text:p>
      <text:p text:style-name="Horizontal_20_Line"/>
      <text:p text:style-name="Text_20_body">&lt;ff Tangerine&gt;Making the Web Beautiful!&lt;/ff&gt;</text:p>
      <text:p text:style-name="Text_20_body">&lt;ff Comic-Neue&gt;Making the Web Beautiful!&lt;/ff&gt;</text:p>
      <text:p text:style-name="Text_20_body">&lt;ff Open-Sans&gt;Making the Web Beautiful!&lt;/ff&gt;</text:p>
      <text:p text:style-name="Text_20_body">Making the Web Beautiful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58:27</meta:creation-date>
    <dc:creator>Generated</dc:creator>
    <dc:date>2026-09-13T11::58:27</dc:date>
    <dc:language>en-US</dc:language>
    <meta:editing-cycles>1</meta:editing-cycles>
    <meta:editing-duration>PT0S</meta:editing-duration>
    <dc:title>playground:playground</dc:title>
  </office:meta>
</office:document-meta>
</file>