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todo"/><text:bookmark-start text:name="__RefHeading___to_do_1"/><text:bookmark-start text:name="to_do"/>To do<text:bookmark-end text:name="__RefHeading___to_do_1"/><text:bookmark-end text:name="to_do"/></text:h>
      <text:h text:style-name="Heading_20_4" text:outline-level="4"><text:bookmark-start text:name="__RefHeading___stranice_koje_ne_postoje_a_negdje_se_spominju_2"/><text:bookmark-start text:name="stranice_koje_ne_postoje_a_negdje_se_spominju"/>Stranice koje ne postoje, a negdje se spominju<text:bookmark-end text:name="__RefHeading___stranice_koje_ne_postoje_a_negdje_se_spominju_2"/><text:bookmark-end text:name="stranice_koje_ne_postoje_a_negdje_se_spominju"/></text:h>
      <text:h text:style-name="Heading_20_4" text:outline-level="4"><text:bookmark-start text:name="__RefHeading___stranice_koje_postoje_a_nigdje_se_ne_spominju_3"/><text:bookmark-start text:name="stranice_koje_postoje_a_nigdje_se_ne_spominju"/>Stranice koje postoje, a nigdje se ne spominju<text:bookmark-end text:name="__RefHeading___stranice_koje_postoje_a_nigdje_se_ne_spominju_3"/><text:bookmark-end text:name="stranice_koje_postoje_a_nigdje_se_ne_spominju"/></text:h>
      <text:p text:style-name="Text_20_body">Vrati se na <text:a xlink:type="simple" xlink:href="http://rumwiki.duckdns.org/doku.php?id=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8:05</meta:creation-date>
    <dc:creator>Generated</dc:creator>
    <dc:date>2026-09-13T11::58:05</dc:date>
    <dc:language>en-US</dc:language>
    <meta:editing-cycles>1</meta:editing-cycles>
    <meta:editing-duration>PT0S</meta:editing-duration>
    <dc:title>playground:todo</dc:title>
  </office:meta>
</office:document-meta>
</file>