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bogovi"/><text:bookmark-start text:name="__RefHeading___bogovi_1"/><text:bookmark-start text:name="bogovi"/>Bogovi<text:bookmark-end text:name="__RefHeading___bogovi_1"/><text:bookmark-end text:name="bogovi"/></text:h>
      <text:list text:style-name="List_20_1" text:continue-numbering="false">
        <text:list-item>
          <text:p text:style-name="List_20_1_Content_First"> <text:a xlink:type="simple" xlink:href="http://rumwiki.duckdns.org/doku.php?id=hr:lore:bozanstva:arkana:mistra" text:style-name="Internet_20_link" text:visited-style-name="Visited_20_Internet_20_Link">mistra</text:a></text:p>
        </text:list-item>
        <text:list-item>
          <text:p text:style-name="List_20_1_Content"> <text:a xlink:type="simple" xlink:href="http://rumwiki.duckdns.org/doku.php?id=hr:lore:bozanstva:arkana:nuitari" text:style-name="Internet_20_link" text:visited-style-name="Visited_20_Internet_20_Link">nuitari</text:a></text:p>
        </text:list-item>
        <text:list-item>
          <text:p text:style-name="List_20_1_Content"> <text:a xlink:type="simple" xlink:href="http://rumwiki.duckdns.org/doku.php?id=hr:lore:bozanstva:arkana:boccob" text:style-name="Internet_20_link" text:visited-style-name="Visited_20_Internet_20_Link">boccob</text:a></text:p>
        </text:list-item>
        <text:list-item>
          <text:p text:style-name="List_20_1_Content"> <text:a xlink:type="simple" xlink:href="http://rumwiki.duckdns.org/doku.php?id=hr:lore:bozanstva:kaos:erythnul" text:style-name="Internet_20_link" text:visited-style-name="Visited_20_Internet_20_Link">erythnul</text:a></text:p>
        </text:list-item>
        <text:list-item>
          <text:p text:style-name="List_20_1_Content"> <text:a xlink:type="simple" xlink:href="http://rumwiki.duckdns.org/doku.php?id=hr:lore:bozanstva:kaos:karas" text:style-name="Internet_20_link" text:visited-style-name="Visited_20_Internet_20_Link">karas</text:a></text:p>
        </text:list-item>
        <text:list-item>
          <text:p text:style-name="List_20_1_Content"> <text:a xlink:type="simple" xlink:href="http://rumwiki.duckdns.org/doku.php?id=hr:lore:bozanstva:kaos:kupalo" text:style-name="Internet_20_link" text:visited-style-name="Visited_20_Internet_20_Link">kupalo</text:a></text:p>
        </text:list-item>
        <text:list-item>
          <text:p text:style-name="List_20_1_Content"> <text:a xlink:type="simple" xlink:href="http://rumwiki.duckdns.org/doku.php?id=hr:lore:bozanstva:kaos:olidammar" text:style-name="Internet_20_link" text:visited-style-name="Visited_20_Internet_20_Link">olidammar</text:a></text:p>
        </text:list-item>
        <text:list-item>
          <text:p text:style-name="List_20_1_Content"> <text:a xlink:type="simple" xlink:href="http://rumwiki.duckdns.org/doku.php?id=hr:lore:bozanstva:kaos:tharizdun" text:style-name="Internet_20_link" text:visited-style-name="Visited_20_Internet_20_Link">tharizdun</text:a></text:p>
        </text:list-item>
        <text:list-item>
          <text:p text:style-name="List_20_1_Content"> <text:a xlink:type="simple" xlink:href="http://rumwiki.duckdns.org/doku.php?id=hr:lore:bozanstva:kaos:vecna" text:style-name="Internet_20_link" text:visited-style-name="Visited_20_Internet_20_Link">vecna</text:a></text:p>
        </text:list-item>
        <text:list-item>
          <text:p text:style-name="List_20_1_Content"> <text:a xlink:type="simple" xlink:href="http://rumwiki.duckdns.org/doku.php?id=hr:lore:bozanstva:oluja:osprem" text:style-name="Internet_20_link" text:visited-style-name="Visited_20_Internet_20_Link">osprem</text:a></text:p>
        </text:list-item>
        <text:list-item>
          <text:p text:style-name="List_20_1_Content"> <text:a xlink:type="simple" xlink:href="http://rumwiki.duckdns.org/doku.php?id=hr:lore:bozanstva:oluja:pagod" text:style-name="Internet_20_link" text:visited-style-name="Visited_20_Internet_20_Link">pagod</text:a></text:p>
        </text:list-item>
        <text:list-item>
          <text:p text:style-name="List_20_1_Content"> <text:a xlink:type="simple" xlink:href="http://rumwiki.duckdns.org/doku.php?id=hr:lore:bozanstva:oluja:perun" text:style-name="Internet_20_link" text:visited-style-name="Visited_20_Internet_20_Link">perun</text:a></text:p>
        </text:list-item>
        <text:list-item>
          <text:p text:style-name="List_20_1_Content"> <text:a xlink:type="simple" xlink:href="http://rumwiki.duckdns.org/doku.php?id=hr:lore:bozanstva:oluja:talos" text:style-name="Internet_20_link" text:visited-style-name="Visited_20_Internet_20_Link">talos</text:a></text:p>
        </text:list-item>
        <text:list-item>
          <text:p text:style-name="List_20_1_Content"> <text:a xlink:type="simple" xlink:href="http://rumwiki.duckdns.org/doku.php?id=hr:lore:bozanstva:priroda:beory" text:style-name="Internet_20_link" text:visited-style-name="Visited_20_Internet_20_Link">beory</text:a></text:p>
        </text:list-item>
        <text:list-item>
          <text:p text:style-name="List_20_1_Content"> <text:a xlink:type="simple" xlink:href="http://rumwiki.duckdns.org/doku.php?id=hr:lore:bozanstva:priroda:ehlonna" text:style-name="Internet_20_link" text:visited-style-name="Visited_20_Internet_20_Link">ehlonna</text:a></text:p>
        </text:list-item>
        <text:list-item>
          <text:p text:style-name="List_20_1_Content"> <text:a xlink:type="simple" xlink:href="http://rumwiki.duckdns.org/doku.php?id=hr:lore:bozanstva:priroda:lada" text:style-name="Internet_20_link" text:visited-style-name="Visited_20_Internet_20_Link">lada</text:a></text:p>
        </text:list-item>
        <text:list-item>
          <text:p text:style-name="List_20_1_Content"> <text:a xlink:type="simple" xlink:href="http://rumwiki.duckdns.org/doku.php?id=hr:lore:bozanstva:priroda:melora" text:style-name="Internet_20_link" text:visited-style-name="Visited_20_Internet_20_Link">melora</text:a></text:p>
        </text:list-item>
        <text:list-item>
          <text:p text:style-name="List_20_1_Content"> <text:a xlink:type="simple" xlink:href="http://rumwiki.duckdns.org/doku.php?id=hr:lore:bozanstva:priroda:procan" text:style-name="Internet_20_link" text:visited-style-name="Visited_20_Internet_20_Link">procan</text:a></text:p>
        </text:list-item>
        <text:list-item>
          <text:p text:style-name="List_20_1_Content"> <text:a xlink:type="simple" xlink:href="http://rumwiki.duckdns.org/doku.php?id=hr:lore:bozanstva:priroda:veles" text:style-name="Internet_20_link" text:visited-style-name="Visited_20_Internet_20_Link">veles</text:a></text:p>
        </text:list-item>
        <text:list-item>
          <text:p text:style-name="List_20_1_Content"> <text:a xlink:type="simple" xlink:href="http://rumwiki.duckdns.org/doku.php?id=hr:lore:bozanstva:priroda:waukeen" text:style-name="Internet_20_link" text:visited-style-name="Visited_20_Internet_20_Link">waukeen</text:a></text:p>
        </text:list-item>
        <text:list-item>
          <text:p text:style-name="List_20_1_Content"> <text:a xlink:type="simple" xlink:href="http://rumwiki.duckdns.org/doku.php?id=hr:lore:bozanstva:rad:kurtulmak" text:style-name="Internet_20_link" text:visited-style-name="Visited_20_Internet_20_Link">kurtulmak</text:a></text:p>
        </text:list-item>
        <text:list-item>
          <text:p text:style-name="List_20_1_Content"> <text:a xlink:type="simple" xlink:href="http://rumwiki.duckdns.org/doku.php?id=hr:lore:bozanstva:rad:obad_hai" text:style-name="Internet_20_link" text:visited-style-name="Visited_20_Internet_20_Link">obad_hai</text:a></text:p>
        </text:list-item>
        <text:list-item>
          <text:p text:style-name="List_20_1_Content"> <text:a xlink:type="simple" xlink:href="http://rumwiki.duckdns.org/doku.php?id=hr:lore:bozanstva:rad:saint_cuthbert" text:style-name="Internet_20_link" text:visited-style-name="Visited_20_Internet_20_Link">saint_cuthbert</text:a></text:p>
        </text:list-item>
        <text:list-item>
          <text:p text:style-name="List_20_1_Content"> <text:a xlink:type="simple" xlink:href="http://rumwiki.duckdns.org/doku.php?id=hr:lore:bozanstva:rad:slava" text:style-name="Internet_20_link" text:visited-style-name="Visited_20_Internet_20_Link">slava</text:a></text:p>
        </text:list-item>
        <text:list-item>
          <text:p text:style-name="List_20_1_Content"> <text:a xlink:type="simple" xlink:href="http://rumwiki.duckdns.org/doku.php?id=hr:lore:bozanstva:rad:voloska" text:style-name="Internet_20_link" text:visited-style-name="Visited_20_Internet_20_Link">voloska</text:a></text:p>
        </text:list-item>
        <text:list-item>
          <text:p text:style-name="List_20_1_Content"> <text:a xlink:type="simple" xlink:href="http://rumwiki.duckdns.org/doku.php?id=hr:lore:bozanstva:rat:bane" text:style-name="Internet_20_link" text:visited-style-name="Visited_20_Internet_20_Link">bane</text:a></text:p>
        </text:list-item>
        <text:list-item>
          <text:p text:style-name="List_20_1_Content"> <text:a xlink:type="simple" xlink:href="http://rumwiki.duckdns.org/doku.php?id=hr:lore:bozanstva:rat:davor" text:style-name="Internet_20_link" text:visited-style-name="Visited_20_Internet_20_Link">davor</text:a></text:p>
        </text:list-item>
        <text:list-item>
          <text:p text:style-name="List_20_1_Content"> <text:a xlink:type="simple" xlink:href="http://rumwiki.duckdns.org/doku.php?id=hr:lore:bozanstva:rat:hextor" text:style-name="Internet_20_link" text:visited-style-name="Visited_20_Internet_20_Link">hextor</text:a></text:p>
        </text:list-item>
        <text:list-item>
          <text:p text:style-name="List_20_1_Content"> <text:a xlink:type="simple" xlink:href="http://rumwiki.duckdns.org/doku.php?id=hr:lore:bozanstva:rat:svantevid" text:style-name="Internet_20_link" text:visited-style-name="Visited_20_Internet_20_Link">svantevid</text:a></text:p>
        </text:list-item>
        <text:list-item>
          <text:p text:style-name="List_20_1_Content"> <text:a xlink:type="simple" xlink:href="http://rumwiki.duckdns.org/doku.php?id=hr:lore:bozanstva:red:pholtus" text:style-name="Internet_20_link" text:visited-style-name="Visited_20_Internet_20_Link">pholtus</text:a></text:p>
        </text:list-item>
        <text:list-item>
          <text:p text:style-name="List_20_1_Content"> <text:a xlink:type="simple" xlink:href="http://rumwiki.duckdns.org/doku.php?id=hr:lore:bozanstva:red:rao" text:style-name="Internet_20_link" text:visited-style-name="Visited_20_Internet_20_Link">rao</text:a></text:p>
        </text:list-item>
        <text:list-item>
          <text:p text:style-name="List_20_1_Content"> <text:a xlink:type="simple" xlink:href="http://rumwiki.duckdns.org/doku.php?id=hr:lore:bozanstva:red:teuta" text:style-name="Internet_20_link" text:visited-style-name="Visited_20_Internet_20_Link">teuta</text:a></text:p>
        </text:list-item>
        <text:list-item>
          <text:p text:style-name="List_20_1_Content"> <text:a xlink:type="simple" xlink:href="http://rumwiki.duckdns.org/doku.php?id=hr:lore:bozanstva:red:tyr" text:style-name="Internet_20_link" text:visited-style-name="Visited_20_Internet_20_Link">tyr</text:a></text:p>
        </text:list-item>
        <text:list-item>
          <text:p text:style-name="List_20_1_Content"> <text:a xlink:type="simple" xlink:href="http://rumwiki.duckdns.org/doku.php?id=hr:lore:bozanstva:smrt:morana" text:style-name="Internet_20_link" text:visited-style-name="Visited_20_Internet_20_Link">morana</text:a></text:p>
        </text:list-item>
        <text:list-item>
          <text:p text:style-name="List_20_1_Content"> <text:a xlink:type="simple" xlink:href="http://rumwiki.duckdns.org/doku.php?id=hr:lore:bozanstva:smrt:nerull" text:style-name="Internet_20_link" text:visited-style-name="Visited_20_Internet_20_Link">nerull</text:a></text:p>
        </text:list-item>
        <text:list-item>
          <text:p text:style-name="List_20_1_Content"> <text:a xlink:type="simple" xlink:href="http://rumwiki.duckdns.org/doku.php?id=hr:lore:bozanstva:smrt:pikutik" text:style-name="Internet_20_link" text:visited-style-name="Visited_20_Internet_20_Link">pikutik</text:a></text:p>
        </text:list-item>
        <text:list-item>
          <text:p text:style-name="List_20_1_Content"> <text:a xlink:type="simple" xlink:href="http://rumwiki.duckdns.org/doku.php?id=hr:lore:bozanstva:smrt:raven_queen" text:style-name="Internet_20_link" text:visited-style-name="Visited_20_Internet_20_Link">raven_queen</text:a></text:p>
        </text:list-item>
        <text:list-item>
          <text:p text:style-name="List_20_1_Content"> <text:a xlink:type="simple" xlink:href="http://rumwiki.duckdns.org/doku.php?id=hr:lore:bozanstva:smrt:wee-jas" text:style-name="Internet_20_link" text:visited-style-name="Visited_20_Internet_20_Link">wee-jas</text:a></text:p>
        </text:list-item>
        <text:list-item>
          <text:p text:style-name="List_20_1_Content"> <text:a xlink:type="simple" xlink:href="http://rumwiki.duckdns.org/doku.php?id=hr:lore:bozanstva:svijetlo:sarenrae" text:style-name="Internet_20_link" text:visited-style-name="Visited_20_Internet_20_Link">sarenrae</text:a></text:p>
        </text:list-item>
        <text:list-item>
          <text:p text:style-name="List_20_1_Content"> <text:a xlink:type="simple" xlink:href="http://rumwiki.duckdns.org/doku.php?id=hr:lore:bozanstva:svijetlo:svarozic" text:style-name="Internet_20_link" text:visited-style-name="Visited_20_Internet_20_Link">svarozic</text:a></text:p>
        </text:list-item>
        <text:list-item>
          <text:p text:style-name="List_20_1_Content"> <text:a xlink:type="simple" xlink:href="http://rumwiki.duckdns.org/doku.php?id=hr:lore:bozanstva:tama:crnjobog" text:style-name="Internet_20_link" text:visited-style-name="Visited_20_Internet_20_Link">crnjobog</text:a></text:p>
        </text:list-item>
        <text:list-item>
          <text:p text:style-name="List_20_1_Content"> <text:a xlink:type="simple" xlink:href="http://rumwiki.duckdns.org/doku.php?id=hr:lore:bozanstva:tama:shar" text:style-name="Internet_20_link" text:visited-style-name="Visited_20_Internet_20_Link">shar</text:a></text:p>
        </text:list-item>
        <text:list-item>
          <text:p text:style-name="List_20_1_Content"> <text:a xlink:type="simple" xlink:href="http://rumwiki.duckdns.org/doku.php?id=hr:lore:bozanstva:tama:zehir" text:style-name="Internet_20_link" text:visited-style-name="Visited_20_Internet_20_Link">zehir</text:a></text:p>
        </text:list-item>
        <text:list-item>
          <text:p text:style-name="List_20_1_Content"> <text:a xlink:type="simple" xlink:href="http://rumwiki.duckdns.org/doku.php?id=hr:lore:bozanstva:zivot:arawai" text:style-name="Internet_20_link" text:visited-style-name="Visited_20_Internet_20_Link">arawai</text:a></text:p>
        </text:list-item>
        <text:list-item>
          <text:p text:style-name="List_20_1_Content"> <text:a xlink:type="simple" xlink:href="http://rumwiki.duckdns.org/doku.php?id=hr:lore:bozanstva:zivot:jezus_kristus" text:style-name="Internet_20_link" text:visited-style-name="Visited_20_Internet_20_Link">jezus_kristus</text:a></text:p>
        </text:list-item>
        <text:list-item>
          <text:p text:style-name="List_20_1_Content"> <text:a xlink:type="simple" xlink:href="http://rumwiki.duckdns.org/doku.php?id=hr:lore:bozanstva:zivot:pelor" text:style-name="Internet_20_link" text:visited-style-name="Visited_20_Internet_20_Link">pelor</text:a></text:p>
        </text:list-item>
        <text:list-item>
          <text:p text:style-name="List_20_1_Content"> <text:a xlink:type="simple" xlink:href="http://rumwiki.duckdns.org/doku.php?id=hr:lore:bozanstva:zivot:vesna" text:style-name="Internet_20_link" text:visited-style-name="Visited_20_Internet_20_Link">vesna</text:a></text:p>
        </text:list-item>
        <text:list-item>
          <text:p text:style-name="List_20_1_Content"> <text:a xlink:type="simple" xlink:href="http://rumwiki.duckdns.org/doku.php?id=hr:lore:bozanstva:zivot:ziva" text:style-name="Internet_20_link" text:visited-style-name="Visited_20_Internet_20_Link">ziva</text:a></text:p>
        </text:list-item>
        <text:list-item>
          <text:p text:style-name="List_20_1_Content"> <text:a xlink:type="simple" xlink:href="http://rumwiki.duckdns.org/doku.php?id=hr:lore:bozanstva:znanje:aureon" text:style-name="Internet_20_link" text:visited-style-name="Visited_20_Internet_20_Link">aureon</text:a></text:p>
        </text:list-item>
        <text:list-item>
          <text:p text:style-name="List_20_1_Content"> <text:a xlink:type="simple" xlink:href="http://rumwiki.duckdns.org/doku.php?id=hr:lore:bozanstva:znanje:oghma" text:style-name="Internet_20_link" text:visited-style-name="Visited_20_Internet_20_Link">oghma</text:a></text:p>
        </text:list-item>
        <text:list-item>
          <text:p text:style-name="List_20_1_Content_Last"> <text:a xlink:type="simple" xlink:href="http://rumwiki.duckdns.org/doku.php?id=hr:lore:bozanstva:znanje:umbrus" text:style-name="Internet_20_link" text:visited-style-name="Visited_20_Internet_20_Link">umbru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31</meta:creation-date>
    <dc:creator>Generated</dc:creator>
    <dc:date>2026-09-13T16::20:31</dc:date>
    <dc:language>en-US</dc:language>
    <meta:editing-cycles>1</meta:editing-cycles>
    <meta:editing-duration>PT0S</meta:editing-duration>
    <dc:title>wiki:ebook:bogovi</dc:title>
  </office:meta>
</office:document-meta>
</file>